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>
        <style:background-fill draw:fill="solid" draw:fill-color="#E6E6E6"/>
      </style:table-cell-properties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TIGER-XP</meta:initial-creator>
    <dc:creator>user</dc:creator>
    <meta:creation-date>2026-08-12T06:39:00Z</meta:creation-date>
    <dc:date>2026-08-12T06:39:00Z</dc:date>
    <meta:print-date>2025-08-18T08:3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